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5-08-2026 hebben wij een vergunning verleend voor het verbranden van gerooid en snoeihout op het adres Kappelhofsweg 16a 7495RN Ambt Delden,  [Ambt-Delden P 622 ]Straatnaam  Ambt-Delden P 622  . Deze vergunning staat ingeschreven onder zaaknummer 0000109505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346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6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6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00001095050</meta:user-defined>
    <meta:user-defined meta:name="DCTERMS.abstract">het verbranden van gerooid en snoeihout</meta:user-defined>
    <dc:language>nl</dc:language>
    <meta:user-defined meta:name="OVERHEIDop.locatietype/OVERHEIDop.gebiedsmarkering">Punt</meta:user-defined>
    <meta:user-defined meta:name="OVERHEIDop.locatietype/OVERHEIDop.gebiedsmarkering">Punt</meta:user-defined>
    <meta:user-defined meta:name="DC.title">Op 25-08-2026 hebben wij een vergunning verleend voor het verbranden van gerooid en snoeihout op het adres Kappelhofsweg 16a 7495RN Ambt Delden,  [Ambt-Delden P 622 ]Straatnaam  Ambt-Delden P 622  . Deze vergunning staat ingeschreven onder zaaknummer 00001095050.</meta:user-defined>
    <meta:user-defined meta:name="DCTERMS.W3CDTF/DCTERMS.available">2026-08-27</meta:user-defined>
    <meta:user-defined meta:name="DCTERMS.W3CDTF/OVERHEIDop.jaargang">2026</meta:user-defined>
    <meta:user-defined meta:name="OVERHEIDop.publicationIssue">403463</meta:user-defined>
    <meta:user-defined meta:name="OVERHEIDop.GmbID/DC.identifier">gmb-2026-403463</meta:user-defined>
    <meta:user-defined meta:name="OVERHEIDop.versieInformatie"/>
  </office:meta>
</office:document-meta>
</file>