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uitbreiden van het tankstation met een LNG installatie, zijnde opslag LNG en tanken van voertuigen met LNG aan Noordgang 8a te Groenl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
              <text:span text:style-name="nadrukvet">
                <text:span text:style-name="nadrukondlijn">Verleende omgevingsvergunningen Milieu </text:span>
              </text:span>
            </text:span>
          </text:p>
            <text:p text:style-name="common-al">
            <text:span text:style-name="nadrukvet"> Groenlo</text:span>
          </text:p>
            <text:list text:style-name="id1-3-2-1-1-3">
              <text:list-item text:style-override="id1-3-2-1-1-3-1">
                <text:number>•</text:number>
                <text:p text:style-name="al">Noordgang 8a, het uitbreiden van het tankstation met een LNG installatie, zijnde opslag LNG en tanken van voertuigen met LNG</text:p>
                <text:p text:style-name="al">Datum: 18 augustus 2026</text:p>
                <text:p text:style-name="al">Zaaknummer: 12099-2026  </text:p>
              </text:list-item>
            </text:list>
            <text:p text:style-name="common-al">Voordat u bezwaar indient, kunt u de documenten inzien via de link in de bijlage. Behalve deze digitale inzage kunt u ook het besluit fysiek raadplegen. Maak hiervoor een afspraak via telefoonnummer (0544) 39 35 35.</text:p>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40345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5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5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099-2026</meta:user-defined>
    <dc:language>nl</dc:language>
    <meta:user-defined meta:name="OVERHEIDop.locatietype/OVERHEIDop.gebiedsmarkering">Adres</meta:user-defined>
    <meta:user-defined meta:name="DC.title">Toestemming voor het uitbreiden van het tankstation met een LNG installatie, zijnde opslag LNG en tanken van voertuigen met LNG aan Noordgang 8a te Groenlo</meta:user-defined>
    <meta:user-defined meta:name="OVERHEIDop.datumEindeReactietermijn">2026-10-09</meta:user-defined>
    <meta:user-defined meta:name="OVERHEIDop.TilID/OVERHEIDop.terinzageleggingOP">til-2026-33812</meta:user-defined>
    <meta:user-defined meta:name="DCTERMS.W3CDTF/DCTERMS.available">2026-08-27</meta:user-defined>
    <meta:user-defined meta:name="DCTERMS.W3CDTF/OVERHEIDop.jaargang">2026</meta:user-defined>
    <meta:user-defined meta:name="OVERHEIDop.publicationIssue">403457</meta:user-defined>
    <meta:user-defined meta:name="OVERHEIDop.GmbID/DC.identifier">gmb-2026-403457</meta:user-defined>
    <meta:user-defined meta:name="OVERHEIDop.versieInformatie"/>
  </office:meta>
</office:document-meta>
</file>