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Graaf Willemlaan 184, 3818 DV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Graaf Willemlaan 184, 3818 DV Amersfoort</text:span>
          </text:p>
            <text:p text:style-name="common-al">De Gemeente Amersfoort heeft op 18-08-2026 een aanvraag voor een omgevingsvergunning ontvangen voor het kappen van een boom op het perceel Graaf Willemlaan 184, 3818 DV Amersfoort, met kenmerk CLZ-0003960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3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44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603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Graaf Willemlaan 184, 3818 DV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42</meta:user-defined>
    <meta:user-defined meta:name="OVERHEIDop.GmbID/DC.identifier">gmb-2026-403442</meta:user-defined>
    <meta:user-defined meta:name="OVERHEIDop.versieInformatie"/>
  </office:meta>
</office:document-meta>
</file>