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orsestraat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realiseren van aansluitpunten ten behoeve van aansluiting tijdelijke inzetbare drijvende persleiding tussen Morsestraat ongenummerd en AWZI Houtrust

</text:p>
            <text:p text:style-name="common-al"/>
            <text:p text:style-name="common-al">Ons kenmerk: VTH2026-6765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orsestraat ongenummerd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34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TH2026-67656</meta:user-defined>
    <meta:user-defined meta:name="DCTERMS.abstract">het realiseren van aansluitpunten ten behoeve van aansluiting tijdelijke inzetbare drijvende persleiding tussen Morsestraat ongenummerd en AWZI Houtrust</meta:user-defined>
    <dc:language>nl</dc:language>
    <meta:user-defined meta:name="OVERHEIDop.locatietype/OVERHEIDop.gebiedsmarkering">Vlak</meta:user-defined>
    <meta:user-defined meta:name="DC.title">Omgevingsvergunning - Aangevraagd, Morsestraat ongenumme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30</meta:user-defined>
    <meta:user-defined meta:name="OVERHEIDop.GmbID/DC.identifier">gmb-2026-403430</meta:user-defined>
    <meta:user-defined meta:name="OVERHEIDop.versieInformatie"/>
  </office:meta>
</office:document-meta>
</file>