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utolaadkraan nabij Achterweg 9, 2161GA Lisse, Z2026-000022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 voorhet plaatsen van een autolaadkraan</text:p>
              </text:list-item>
            </text:list>
            <text:p text:style-name="common-al">Ingangsdatum van: 18 september 2026</text:p>
            <text:p text:style-name="common-al">Einddatum tot en met: 18 september 2026</text:p>
            <text:p text:style-name="common-al">
            <text:span text:style-name="nadrukcur">Datum besluit: </text:span>25 augustus 2026</text:p>
            <text:p text:style-name="common-al">
            <text:span text:style-name="nadrukcur">Uiterlijke reactiedatum: </text:span>6 oktober 2026</text:p>
            <text:p text:style-name="common-al">Kenmerk besluit: Z2026-00002219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Lisse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Lisse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34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4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isse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219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fgehandelde Vergunning gebruik openbare grond voor het plaatsen van een autolaadkraan nabij Achterweg 9, 2161GA Lisse, Z2026-00002219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429</meta:user-defined>
    <meta:user-defined meta:name="OVERHEIDop.GmbID/DC.identifier">gmb-2026-403429</meta:user-defined>
    <meta:user-defined meta:name="OVERHEIDop.versieInformatie"/>
  </office:meta>
</office:document-meta>
</file>