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onifaciusstraat 7 3768CR Soest, snoeien Amerikaanse eik in de achtertuin</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ontvangen voor een omgevingsvergunning voor het snoeien Amerikaanse eik in de achtertuin op locatie Bonifaciusstraat 7 3768CR Soest.</text:p>
            <text:p text:style-name="common-al">De aanvraag is geregistreerd onder zaaknummer 1411782.</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34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11782</meta:user-defined>
    <meta:user-defined meta:name="DCTERMS.abstract">snoeien Amerikaanse eik in de achter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onifaciusstraat 7 3768CR Soest, snoeien Amerikaanse eik in de achtertuin</meta:user-defined>
    <meta:user-defined meta:name="DCTERMS.W3CDTF/DCTERMS.available">2026-08-27</meta:user-defined>
    <meta:user-defined meta:name="DCTERMS.W3CDTF/OVERHEIDop.jaargang">2026</meta:user-defined>
    <meta:user-defined meta:name="OVERHEIDop.publicationIssue">403425</meta:user-defined>
    <meta:user-defined meta:name="OVERHEIDop.GmbID/DC.identifier">gmb-2026-403425</meta:user-defined>
    <meta:user-defined meta:name="OVERHEIDop.versieInformatie"/>
  </office:meta>
</office:document-meta>
</file>