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- aanvraag - regulier - Stationsweg 209 te Oos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tationsweg 209 te Oostrum - </text:span>het plaatsen van een bijgebouw - zaaknummer Z2026-00008007 - ontvangstdatum 24 augustus 2026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omgevingsplanactiviteit (bouwwerken)</text:p>
              </text:list-item>
            </text:list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40341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8007</meta:user-defined>
    <meta:user-defined meta:name="DCTERMS.abstract">Betreft: Aanvraag Omgevingsvergunning - Stationsweg 209 te Oostru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mgevingsvergunning - aanvraag - regulier - Stationsweg 209 te Oostru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19</meta:user-defined>
    <meta:user-defined meta:name="OVERHEIDop.GmbID/DC.identifier">gmb-2026-403419</meta:user-defined>
    <meta:user-defined meta:name="OVERHEIDop.versieInformatie"/>
  </office:meta>
</office:document-meta>
</file>