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Singel 208D 1016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Singel 208D 1016AA Amsterdam</text:p>
            <text:p text:style-name="common-al">Datum ontvangst: 24-08-2026</text:p>
            <text:p text:style-name="common-al">Zaaknummer: Z2026-03756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4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56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Singel 208D 1016AA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17</meta:user-defined>
    <meta:user-defined meta:name="OVERHEIDop.GmbID/DC.identifier">gmb-2026-403417</meta:user-defined>
    <meta:user-defined meta:name="OVERHEIDop.versieInformatie"/>
  </office:meta>
</office:document-meta>
</file>