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realiseren van uitrit naast de woning, Park Forum 163 5657H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148 </text:p>
            <text:p text:style-name="common-al"> Omschrijving: realiseren van uitrit naast de woning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Park Forum 163 5657HA Eindhoven</text:p>
              </text:list-item>
            </text:list>
            <text:p text:style-name="common-al"> Datum ontvangst: 24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341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1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1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EHV-ZP2026-008148</meta:user-defined>
    <meta:user-defined meta:name="DCTERMS.abstract">realiseren van uitrit naast de woning</meta:user-defined>
    <dc:language>nl</dc:language>
    <meta:user-defined meta:name="OVERHEIDop.locatietype/OVERHEIDop.gebiedsmarkering">Punt</meta:user-defined>
    <meta:user-defined meta:name="DC.title">Ingediende aanvraag omgevingsvergunning: realiseren van uitrit naast de woning, Park Forum 163 5657HA Eindho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15</meta:user-defined>
    <meta:user-defined meta:name="OVERHEIDop.GmbID/DC.identifier">gmb-2026-403415</meta:user-defined>
    <meta:user-defined meta:name="OVERHEIDop.versieInformatie"/>
  </office:meta>
</office:document-meta>
</file>