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 en slopen schuur, Ter Braakstraat 18, 7151CL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ugustus 2026 is een melding ontvangen waarvoor geen vergunningsplicht geldt voor de locatie Ter Braakstraat 18, 7151 CL Eibergen. De melding is geregistreerd onder zaaknummer Z2026-0000151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34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18</meta:user-defined>
    <meta:user-defined meta:name="DCTERMS.abstract">Betreft: Melding op locatie Ter Braakstraat 18, 7151CL Eibergen</meta:user-defined>
    <dc:language>nl</dc:language>
    <meta:user-defined meta:name="OVERHEIDop.locatietype/OVERHEIDop.gebiedsmarkering">Vlak</meta:user-defined>
    <meta:user-defined meta:name="DC.title">Melding verwijderen van asbest en slopen schuur, Ter Braakstraat 18, 7151CL Eiber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13</meta:user-defined>
    <meta:user-defined meta:name="OVERHEIDop.GmbID/DC.identifier">gmb-2026-403413</meta:user-defined>
    <meta:user-defined meta:name="OVERHEIDop.versieInformatie"/>
  </office:meta>
</office:document-meta>
</file>