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Jan van der Heijdenstraat 24, 3817 J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Jan van der Heijdenstraat 24, 3817 JG Amersfoort</text:span>
          </text:p>
            <text:p text:style-name="common-al">De Gemeente Amersfoort heeft op 18-08-2026 een aanvraag voor een omgevingsvergunning ontvangen voor het kappen van een boom op het perceel Jan van der Heijdenstraat 24, 3817 JG Amersfoort, met kenmerk CLZ-0003960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3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4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02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Jan van der Heijdenstraat 24, 3817 JG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11</meta:user-defined>
    <meta:user-defined meta:name="OVERHEIDop.GmbID/DC.identifier">gmb-2026-403411</meta:user-defined>
    <meta:user-defined meta:name="OVERHEIDop.versieInformatie"/>
  </office:meta>
</office:document-meta>
</file>