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Nazomerfeesten bij Sportcafé De Oostwal, Beverplein 2 A, 1834 GS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Nazomerfeesten bij Sportcafé De Oostwal</text:p>
            <text:p text:style-name="common-al">Datum activiteit: 5 september 2026 t/m 13 september 2026</text:p>
            <text:p text:style-name="common-al">Locatie: Beverplein 2 A, 1834 GS Sint Pancras</text:p>
            <text:p text:style-name="common-al">Verzonden op:  25 augustus 2026</text:p>
            <text:p text:style-name="common-al">Zaaknummer: 1272931</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34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72931</meta:user-defined>
    <dc:language>nl</dc:language>
    <meta:user-defined meta:name="OVERHEIDop.locatietype/OVERHEIDop.gebiedsmarkering">Punt</meta:user-defined>
    <meta:user-defined meta:name="DC.title">Kennisgeving besluit op evenementenvergunning Nazomerfeesten bij Sportcafé De Oostwal, Beverplein 2 A, 1834 GS Sint Pancras</meta:user-defined>
    <meta:user-defined meta:name="DCTERMS.W3CDTF/DCTERMS.available">2026-08-27</meta:user-defined>
    <meta:user-defined meta:name="DCTERMS.W3CDTF/OVERHEIDop.jaargang">2026</meta:user-defined>
    <meta:user-defined meta:name="OVERHEIDop.publicationIssue">403400</meta:user-defined>
    <meta:user-defined meta:name="OVERHEIDop.GmbID/DC.identifier">gmb-2026-403400</meta:user-defined>
    <meta:user-defined meta:name="OVERHEIDop.versieInformatie"/>
  </office:meta>
</office:document-meta>
</file>