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Kabels en leidingen instemmingsbesluit op locatie Vivaldistraat 18, 6661BX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versterken van kabels en leidingen. Het besluit is verleend:</text:p>
            <text:p text:style-name="common-al">
            <text:span text:style-name="nadrukvet">Locatie: </text:span>Vivaldistraat 18, 6661BX Elst</text:p>
            <text:p text:style-name="common-al">
            <text:span text:style-name="nadrukvet">Zaaknummer: </text:span>Z2026-01266</text:p>
            <text:p text:style-name="common-al">
            <text:span text:style-name="nadrukvet">Datum besluit:</text:span> 24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Kabels en leidingen instemmingsbeslui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6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339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266</meta:user-defined>
    <meta:user-defined meta:name="DCTERMS.abstract">Betreft: het versterken van kabels en leidingen op locatie Vivaldistraat 18, 6661BX Elst, vergunning verleend op 24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Kabels en leidingen instemmingsbesluit op locatie Vivaldistraat 18, 6661BX El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94</meta:user-defined>
    <meta:user-defined meta:name="OVERHEIDop.GmbID/DC.identifier">gmb-2026-403394</meta:user-defined>
    <meta:user-defined meta:name="OVERHEIDop.versieInformatie"/>
  </office:meta>
</office:document-meta>
</file>