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kappen van 2 dennenbomen aan Dorpsstraat 16, 4271 AC Du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kappen van 2 dennenbomen aan Dorpsstraat 16, 4271 AC Dussen (1959160859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De gemeente neemt daarover waarschijnlijk voor 15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33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959160859</meta:user-defined>
    <meta:user-defined meta:name="DCTERMS.abstract">het kappen van 2 dennenbomen</meta:user-defined>
    <dc:language>nl</dc:language>
    <meta:user-defined meta:name="OVERHEIDop.locatietype/OVERHEIDop.gebiedsmarkering">Punt</meta:user-defined>
    <meta:user-defined meta:name="DC.title">Gemeente Altena - Aanvraag vergunning voor het kappen van 2 dennenbomen aan Dorpsstraat 16, 4271 AC Du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88</meta:user-defined>
    <meta:user-defined meta:name="OVERHEIDop.GmbID/DC.identifier">gmb-2026-403388</meta:user-defined>
    <meta:user-defined meta:name="OVERHEIDop.versieInformatie"/>
  </office:meta>
</office:document-meta>
</file>