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De Vier Akkers 39, 3828 SC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De Vier Akkers 39, 3828 SC Hoogland</text:span>
          </text:p>
            <text:p text:style-name="common-al">De Gemeente Amersfoort heeft op 20-08-2026 een aanvraag voor een omgevingsvergunning ontvangen voor het kappen van een boom op het perceel De Vier Akkers 39, 3828 SC Hoogland, met kenmerk CLZ-0003969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3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695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De Vier Akkers 39, 3828 SC Hoog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86</meta:user-defined>
    <meta:user-defined meta:name="OVERHEIDop.GmbID/DC.identifier">gmb-2026-403386</meta:user-defined>
    <meta:user-defined meta:name="OVERHEIDop.versieInformatie"/>
  </office:meta>
</office:document-meta>
</file>