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omzetten van bedrijfsbestemming naar wonen aan Raadhuistraat 121.129A en 129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omzetten van bedrijfsbestemming naar wonen aan Raadhuistraat 121.129A en 129B, Alphen aan den Rijn, geregistreerd onder nr. 0484392301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9-06-2026. De gemeente neemt daarover waarschijnlijk voor 05-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33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23018</meta:user-defined>
    <meta:user-defined meta:name="DCTERMS.abstract">Verlenging beslistermijn voor Het omzetten van bedrijfsbestemming naar wonen aan Raadhuistraat 121.129A en 129B, Alphen aan den Rijn</meta:user-defined>
    <dc:language>nl</dc:language>
    <meta:user-defined meta:name="OVERHEIDop.locatietype/OVERHEIDop.gebiedsmarkering">Vlak</meta:user-defined>
    <meta:user-defined meta:name="DC.title">Verlenging beslistermijn voor Het omzetten van bedrijfsbestemming naar wonen aan Raadhuistraat 121.129A en 129B, Alphen aan den Rijn</meta:user-defined>
    <meta:user-defined meta:name="DCTERMS.W3CDTF/DCTERMS.available">2026-08-27</meta:user-defined>
    <meta:user-defined meta:name="DCTERMS.W3CDTF/OVERHEIDop.jaargang">2026</meta:user-defined>
    <meta:user-defined meta:name="OVERHEIDop.publicationIssue">403383</meta:user-defined>
    <meta:user-defined meta:name="OVERHEIDop.GmbID/DC.identifier">gmb-2026-403383</meta:user-defined>
    <meta:user-defined meta:name="OVERHEIDop.versieInformatie"/>
  </office:meta>
</office:document-meta>
</file>