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Kattenburgerstraat 5,  Amsterdam - Verlengen tijdelijke instandhoudingstermijnbuitenkeuk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lengen van de tijdelijke instandhoudingstermijn van de op 27 januari 2022 verleende omgevingsvergunning, met zaaknummer 10643972, voor het tijdelijk plaatsen van een buitenkeuken met pizza oven tegen de noordwest gevel van het gebouw van pension Homeland op het Marineterrein op de locatie Kattenburgerstraat 5 te Amsterdam, met een instandhoudingstermijn van 4 jaar tot en met 27 januari 2026, waarbij de instandhoudingstermijn wordt verlengd tot en met 27 januari 2032.</text:p>
            <text:p text:style-name="common-al">Aanvrager: PSU B.V.</text:p>
            <text:p text:style-name="common-al">Zaaknummer: OD2026-0041486</text:p>
            <text:p text:style-name="common-al">DSO nummer: 2026062601290</text:p>
            <text:p text:style-name="common-al">Uitkomst besluit: verleend</text:p>
            <text:p text:style-name="common-al">Datum besluit: 24-08-2026</text:p>
            <text:p text:style-name="common-al">Bezwaar in te dienen tot en met: 05-10-2026</text:p>
            <text:p text:style-name="common-al">Namens: Gemeente Amsterdam</text:p>
            <text:p text:style-name="common-al">Wilt u de gepubliceerde documenten behorende bij deze bekendmaking in zien, klik dan <text:a xlink:href="https://edataloket.odnzkg.nl/?q={%22search%22:%22OD2026-0041486%22,%22aggs%22:{%22odnzkg_zaak_nummer%22:{%22key%22:%22odnzkg_zaak_nummer%22,%22field%22:%22odnzkg.zaak.nummer.keyword%22,%22fields%22:[],%22type%22:%22keyword%22,%22data%22:[%22OD2026-0041486%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3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1486</meta:user-defined>
    <meta:user-defined meta:name="DCTERMS.abstract">het tijdelijk plaatsen van een buitenkeuken met pizza oven tegen de noordwest gevel van het gebouw van pension Homeland op het Marineterrein</meta:user-defined>
    <dc:language>nl</dc:language>
    <meta:user-defined meta:name="OVERHEIDop.locatietype/OVERHEIDop.gebiedsmarkering">Vlak</meta:user-defined>
    <meta:user-defined meta:name="DC.title">Vergunning verleend - Kattenburgerstraat 5,  Amsterdam - Verlengen tijdelijke instandhoudingstermijnbuitenkeuken</meta:user-defined>
    <meta:user-defined meta:name="DCTERMS.W3CDTF/DCTERMS.available">2026-08-27</meta:user-defined>
    <meta:user-defined meta:name="DCTERMS.W3CDTF/OVERHEIDop.jaargang">2026</meta:user-defined>
    <meta:user-defined meta:name="OVERHEIDop.publicationIssue">403382</meta:user-defined>
    <meta:user-defined meta:name="OVERHEIDop.GmbID/DC.identifier">gmb-2026-403382</meta:user-defined>
    <meta:user-defined meta:name="OVERHEIDop.versieInformatie"/>
  </office:meta>
</office:document-meta>
</file>