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Hooghuisweg 2, 5087 BD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verbouwen en verduurzamen van de de bestaande woning, Hooghuisweg 2, 5087 BD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Hooghuisweg 2, 5087 BD Diessen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verbouwen en verduurzamen van de de bestaande woning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1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505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activiteit (omgevingsplan) Bouwactiviteit (technisch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33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8505</meta:user-defined>
    <dc:language>nl</dc:language>
    <meta:user-defined meta:name="OVERHEIDop.locatietype/OVERHEIDop.gebiedsmarkering">Punt</meta:user-defined>
    <meta:user-defined meta:name="DC.title">Ingekomen aanvraag omgevingsvergunning Hooghuisweg 2, 5087 BD Die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75</meta:user-defined>
    <meta:user-defined meta:name="OVERHEIDop.GmbID/DC.identifier">gmb-2026-403375</meta:user-defined>
    <meta:user-defined meta:name="OVERHEIDop.versieInformatie"/>
  </office:meta>
</office:document-meta>
</file>