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negouwernesse 19, 2741L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augustus 2026 een aanvraag om een omgevingsvergunning ontvangen. Het gaat over het legaliseren van paardenbak en paddock  op de locatie Henegouwernesse 19, 2741LJ Waddinxveen. De aanvraag is geregistreerd onder kenmerk 2026-00020604.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4033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604</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negouwernesse 19, 2741LJ Waddinxveen</meta:user-defined>
    <meta:user-defined meta:name="DCTERMS.W3CDTF/DCTERMS.available">2026-08-27</meta:user-defined>
    <meta:user-defined meta:name="DCTERMS.W3CDTF/OVERHEIDop.jaargang">2026</meta:user-defined>
    <meta:user-defined meta:name="OVERHEIDop.publicationIssue">403374</meta:user-defined>
    <meta:user-defined meta:name="OVERHEIDop.GmbID/DC.identifier">gmb-2026-403374</meta:user-defined>
    <meta:user-defined meta:name="OVERHEIDop.versieInformatie"/>
  </office:meta>
</office:document-meta>
</file>