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dichtleggen 1e verdiepingsvloer Science Park Eindhoven 5004 5692EA Son en Breugel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dichtleggen 1e verdiepingsvloer bedrijfspand</text:p>
            <text:p text:style-name="common-al">Locatie: Science Park Eindhoven 5004 5692EA Son en Breugel</text:p>
            <text:p text:style-name="common-al">Ontvangen op: 20-08-2026</text:p>
            <text:p text:style-name="common-al">Zaaknummer: 08483833129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4033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33129</meta:user-defined>
    <meta:user-defined meta:name="DCTERMS.abstract">dichtleggen 1e verdiepingsvloer Science Park Eindhoven 5004</meta:user-defined>
    <dc:language>nl</dc:language>
    <meta:user-defined meta:name="OVERHEIDop.locatietype/OVERHEIDop.gebiedsmarkering">Vlak</meta:user-defined>
    <meta:user-defined meta:name="DC.title">Gemeente Son en Breugel aanvraag omgevingsvergunning ontvangen voor dichtleggen 1e verdiepingsvloer Science Park Eindhoven 5004 5692EA Son en Breugel: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69</meta:user-defined>
    <meta:user-defined meta:name="OVERHEIDop.GmbID/DC.identifier">gmb-2026-403369</meta:user-defined>
    <meta:user-defined meta:name="OVERHEIDop.versieInformatie"/>
  </office:meta>
</office:document-meta>
</file>