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de Deel 20, 8302EK Emmeloord: tijdelijke alcoholontheffing voor Pieperfestival op 12 september 202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 augustus 2026, is een Ontheffing Alcoholwet verleend voor deze locatie. Het gaat om tijdelijke alcoholontheffing voor Pieperfestival op 12 september 2026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40335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5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5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Noordoostpolder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Rx.Mission zaak Z2026-00002422</meta:user-defined>
    <meta:user-defined meta:name="DCTERMS.abstract">de Deel 20, 8302EK Emmeloord: 25 augustus 2026 tijdelijke alcoholontheffing voor Pieperfestival op 12 september 2026.</meta:user-defined>
    <dc:language>nl</dc:language>
    <meta:user-defined meta:name="OVERHEIDop.locatietype/OVERHEIDop.gebiedsmarkering">Punt</meta:user-defined>
    <meta:user-defined meta:name="DC.title">de Deel 20, 8302EK Emmeloord: tijdelijke alcoholontheffing voor Pieperfestival op 12 september 2026.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58</meta:user-defined>
    <meta:user-defined meta:name="OVERHEIDop.GmbID/DC.identifier">gmb-2026-403358</meta:user-defined>
    <meta:user-defined meta:name="OVERHEIDop.versieInformatie"/>
  </office:meta>
</office:document-meta>
</file>