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H.J. Nederhorststraat 1, 2801SC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ni 2026 heeft de Omgevingsdienst Midden-Holland (ODMH) namens de gemeente Gouda een melding ontvangen ter plaatse van de H.J. Nederhorststraat 1, 2801SC Gouda.</text:p>
            <text:p text:style-name="common-al">Het gaat om het vervangen van AS471 (oud) door gasstation AS160 (nieuw). De melding heeft kenmerk 2026-00015998.</text:p>
            <text:p text:style-name="common-al">Tegen deze melding kunt u geen bezwaar of beroep instellen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33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u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5998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H.J. Nederhorststraat 1, 2801SC Gou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51</meta:user-defined>
    <meta:user-defined meta:name="OVERHEIDop.GmbID/DC.identifier">gmb-2026-403351</meta:user-defined>
    <meta:user-defined meta:name="OVERHEIDop.versieInformatie"/>
  </office:meta>
</office:document-meta>
</file>