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Walstraat (nabij Helstraat), 6131CZ Sittard, Walstraat t.h.v. nr 16, 6131CV Sittard, Rijksweg Zuid t.h.v. nr. 370 6161BZ Geleen, Limbrichterstraat/Markt t.h.v. nr. 16, 6131 EK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vangen van analoge reclamevitrines door digitale reclamevitrines</text:p>
            <text:p text:style-name="common-al">
            <text:span text:style-name="nadrukvet">Locatie: </text:span>Walstraat (nabij Helstraat), 6131CZ Sittard, Walstraat t.h.v. nr 16, 6131CV Sittard, Rijksweg Zuid t.h.v. nr. 370 6161BZ Geleen, Limbrichterstraat/Markt t.h.v. nr. 16, 6131 EK Sittard</text:p>
            <text:p text:style-name="common-al">
            <text:span text:style-name="nadrukvet">Datum besluit:</text:span> 25 augustus 2026, <text:span text:style-name="nadrukvet">Verzenddatum:</text:span> 25 augustus 2026</text:p>
            <text:p text:style-name="common-al">
            <text:span text:style-name="nadrukvet">Kenmerk: </text:span>2026-00001528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4033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referentienummer">Rx.Mission zaak 2026-00001528</meta:user-defined>
    <meta:user-defined meta:name="DCTERMS.abstract">Betreft : beschikking op aanvraag op locatie Walstraat (nabij Helstraat), 6131CZ Sittard, Walstraat t.h.v. nr 16, 6131CV Sittard, Rijksweg Zuid t.h.v. nr. 370 6161BZ Geleen, Limbrichterstraat/Markt t.h.v. nr. 16, 6131 EK Sittard</meta:user-defined>
    <dc:language>nl</dc:language>
    <meta:user-defined meta:name="OVERHEIDop.locatietype/OVERHEIDop.gebiedsmarkering">Vlak</meta:user-defined>
    <meta:user-defined meta:name="DC.title">Kennisgeving besluit op omgevingsvergunning regulier (Verleend), Walstraat (nabij Helstraat), 6131CZ Sittard, Walstraat t.h.v. nr 16, 6131CV Sittard, Rijksweg Zuid t.h.v. nr. 370 6161BZ Geleen, Limbrichterstraat/Markt t.h.v. nr. 16, 6131 EK Sittar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43</meta:user-defined>
    <meta:user-defined meta:name="OVERHEIDop.GmbID/DC.identifier">gmb-2026-403343</meta:user-defined>
    <meta:user-defined meta:name="OVERHEIDop.versieInformatie"/>
  </office:meta>
</office:document-meta>
</file>