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Zonegge 19 24, 6903GV Zevenaar, het gebruiken van gemeentegrond in de periode van 20 augustus tot 18 september 2026</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een melding ontvangen voor het gebruiken van gemeentegrond in de periode van 20 augustus tot 18 september 2026 nabij Zonegge 19 24, 6903GV Zevenaar. De melding is geregistreerd onder zaaknummer Z2026-00002396.</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40334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4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4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396</meta:user-defined>
    <dc:language>nl</dc:language>
    <meta:user-defined meta:name="OVERHEIDop.locatietype/OVERHEIDop.gebiedsmarkering">Punt</meta:user-defined>
    <meta:user-defined meta:name="DC.title">Kennisgeving ontvangst melding: nabij Zonegge 19 24, 6903GV Zevenaar, het gebruiken van gemeentegrond in de periode van 20 augustus tot 18 september 2026</meta:user-defined>
    <meta:user-defined meta:name="DCTERMS.W3CDTF/DCTERMS.available">2026-08-27</meta:user-defined>
    <meta:user-defined meta:name="DCTERMS.W3CDTF/OVERHEIDop.jaargang">2026</meta:user-defined>
    <meta:user-defined meta:name="OVERHEIDop.publicationIssue">403340</meta:user-defined>
    <meta:user-defined meta:name="OVERHEIDop.GmbID/DC.identifier">gmb-2026-403340</meta:user-defined>
    <meta:user-defined meta:name="OVERHEIDop.versieInformatie"/>
  </office:meta>
</office:document-meta>
</file>