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ENTIE TOT VERVREEMDEN GRONDPERCEEL AAN DE NIJVERHEIDSBUURT 11 TE ZEGVELD</text:p>
      <text:section text:name="regeling_id1-3-2" text:style-name="regeling">
        <text:section text:name="aanhef_id1-3-2-1" text:style-name="aanhef">
          <text:section text:name="preambule_id1-3-2-1-1" text:style-name="preambule">
            <text:p text:style-name="al"/>
            <text:p text:style-name="al">De gemeente Woerden maakt hierbij bekend dat zij het voornemen heeft om het perceel gelegen aan de Nijverheidsbuurt 11 te Zegveld te vervreemden.</text:p>
            <text:p text:style-name="al">Het betreft het perceel kadastraal bekend gemeente Zegveld, sectie H, nummer 144 (geh.), ter grootte van ongeveer 510 ca. Naar het oordeel van de gemeente is de eigenaar van de Nijverheidsbuurt 11 te Zegveld de enige serieuze gegadigde voor de verwerving van het grondperceel.</text:p>
            <text:p text:style-name="al"/>
            <text:p text:style-name="al">
            <text:span text:style-name="nadrukvet">Aanleiding</text:span>
          </text:p>
            <text:p text:style-name="al">Op het thans te vervreemden perceel Gemeente Zegveld, sectie H, nummer 144 (geh.) achter Nijverheidsbuurt 11 te Zegveld is beoogd te voorzien dit stukje gemeentegrond bij het perceel Nijverheidsbuurt 11 te Zegveld te voegen.</text:p>
            <text:p text:style-name="al"/>
            <text:p text:style-name="al">
            <text:span text:style-name="nadrukvet">Het arrest van de Hoge Raad d.d. 26 november 2021</text:span>
          </text:p>
            <text:p text:style-name="al">Op 26 november 2021 heeft de Hoge Raad het Didam-arrest (ECLI:HR:2021:1778) gewezen waaruit voortvloeit dat, op grond van het gelijkheidsbeginsel, overheden verplicht zijn gegadigden mededingingsruimte te bieden bij privaatrechtelijke grondtransacties. In beginsel verloopt dit door middel van een selectieprocedure. Enkel in gevallen waarin aan de hand van objectieve, toetsbare en redelijke criteria is geconstateerd dat sprake is van één serieuze gegadigde, kan zonder selectieprocedure een overeenkomst gesloten worden met deze gegadigde.</text:p>
            <text:p text:style-name="al">In deze publicatie geeft de gemeente uitvoering aan het Didam-arrest van de Hoge Raad. De gemeente motiveert hieronder waarom de eigenaar van de Nijverheidsbuurt 11 te Zegveld de enige serieuze gegadigde is in geval van verkoop van het grondperceel achter de Nijverheidsbuurt 11 te Zegveld.</text:p>
            <text:p text:style-name="al"/>
            <text:p text:style-name="al">
            <text:span text:style-name="nadrukvet">Eén serieuze gegadigde</text:span>
          </text:p>
            <text:p text:style-name="al">De gemeente is in februari 2026 benaderd door de eigenaar van de Nijverheidsbuurt 11 te Zegveld met het verzoek een strook gemeentegrond kadastraal bekend gemeente Zegveld, Sectie H, nummer 144 (geh.) aan te mogen kopen. Deze strook ligt achter het perceel van de eigenaar van Nijverheidsbuurt 11 en is alleen toegankelijk via het terrein van de Nijverheidsbuurt 11 te Zegveld. Op grond van het snippergroenbeleid van de gemeente Woerden is de strook gemeentegrond te koop en is de eigenaar van de Nijverheidsbuurt 11 te Zegveld de enige die in aanmerking komt deze strook aan te mogen kopen. Het huidige snippergroenbeleid is te vinden op de website van de gemeente Woerden op <text:a xlink:href="http://www.woerden.nl/gemeentegrond" xlink:type="simple">www.woerden.nl/gemeentegrond</text:a><text:span text:style-name="nadrukondlijn"> kopen</text:span>. </text:p>
            <text:p text:style-name="al">Iedere serieuze gegadigde die meent dat hij/zij, met inachtneming van de bovenstaande motivering, in aanmerking komt voor aankoop van de strook gemeentegrond achter de Nijverheidsbuurt 11 te Zegveld, kadastraal bekend Gemeente Zegveld, sectie H, nummer 144 (geh.) dient binnen 20 kalenderdagen na publicatie in deze krant een kort geding aanhangig te maken bij de rechtbank Midden Nederland, gevestigd aan het Vrouw Justitiaplein 1 (3511 EX) te Utrecht of Postbus 16005 (3500 DA) te Utrecht en de bevoegde rechter vragen een voorlopige voorziening te treffen.</text:p>
            <text:p text:style-name="al">Indien binnen de 20 kalenderdagen na publicatie in deze krant geen kort geding aanhangig is gemaakt, dan zal de gemeente overgaan tot notariële overdracht van het perceel gemeentegrond.</text:p>
            <text:p text:style-name="al">Bij gebreke van tijdig en gemotiveerd opkomen tegen het voornemen de overeenkomst te sluiten vervalt het recht tegen al het genoemde in rechte op te komen en/of daarop enige vordering tot schadevergoeding of welke andere aanspraak dan ook te baseren, althans heeft u uw rechten daarop verwerkt. De gemeente en de eigenaar van de Nijverheidsbuurt 11 te Zegveld zouden immers onredelijk worden benadeeld indien pas na deze (duidelijk kenbaar gemaakte) termijn alsnog tegen het voornemen respectievelijk het aangaan van de overeenkomst zou worden opgekomen.</text:p>
            <text:p text:style-name="al"/>
            <text:p text:style-name="al">
            <text:span text:style-name="nadrukvet">Nadere informatie</text:span>
          </text:p>
            <text:p text:style-name="al">Voor eventuele vragen kunt u contact opnemen met mevrouw M. Schutte-Mulder bereikbaar via <text:a xlink:href="mailto:schutte.m@woerden.nl" xlink:type="simple">schutte.m@woerden.nl</text:a>.</text:p>
            <text:p text:style-name="al"/>
            <text:p text:style-name="al">
            <text:span text:style-name="nadrukcur">Burgemeester en wethouders van Woerden</text:span>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33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oerden</meta:user-defined>
    <meta:user-defined meta:name="OVERHEID.Informatietype/DC.type">officiële publicatie</meta:user-defined>
    <meta:user-defined meta:name="OVERHEIDop.Rubriek/DC.type">overige overheidsinformatie</meta:user-defined>
    <meta:user-defined meta:name="OVERHEID.Gemeente/OVERHEID.authority">Woerden</meta:user-defined>
    <meta:user-defined meta:name="OVERHEID.Gemeente/DCTERMS.publisher">Woerde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INTENTIE TOT VERVREEMDEN GRONDPERCEEL AAN DE NIJVERHEIDSBUURT 11 TE ZEGVELD</meta:user-defined>
    <meta:user-defined meta:name="DCTERMS.W3CDTF/DCTERMS.available">2026-08-27</meta:user-defined>
    <meta:user-defined meta:name="DCTERMS.W3CDTF/OVERHEIDop.jaargang">2026</meta:user-defined>
    <meta:user-defined meta:name="OVERHEIDop.publicationIssue">403312</meta:user-defined>
    <meta:user-defined meta:name="OVERHEIDop.GmbID/DC.identifier">gmb-2026-403312</meta:user-defined>
    <meta:user-defined meta:name="OVERHEIDop.versieInformatie"/>
  </office:meta>
</office:document-meta>
</file>