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een afvalcontainer vlakbij Huygenstraat 17 (perceel E10083) in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vlakbij Huygenstraat 17 (perceel E10083) in Den Helder, plaatsen van een afvalcontainer </text:p>
            <text:p text:style-name="common-al">Datum ontvangst: 24-08-2026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33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95</meta:user-defined>
    <meta:user-defined meta:name="DCTERMS.abstract">plaatsen van een afvalcontainer vlakbij Huygenstraat 17 (perceel E10083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plaatsen van een afvalcontainer vlakbij Huygenstraat 17 (perceel E10083) in Den Held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07</meta:user-defined>
    <meta:user-defined meta:name="OVERHEIDop.GmbID/DC.identifier">gmb-2026-403307</meta:user-defined>
    <meta:user-defined meta:name="OVERHEIDop.versieInformatie"/>
  </office:meta>
</office:document-meta>
</file>