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2 winterlinden (Tilia cordata), Stramproyergrensweg perceel G 678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kappen van 2 winterlinden (Tilia cordata) op de locatie Stramproyergrensweg perceel G 678 Stramproy. De aanvraag om omgevingsvergunning is ontvangen op 18 augustus 2026 en is geregistreerd onder zaaknummer Z2026-00001929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2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929</meta:user-defined>
    <meta:user-defined meta:name="DCTERMS.abstract">Betreft: Aanvraag op locatie Stramproyergrensweg perceel G 678 Stramproy</meta:user-defined>
    <dc:language>nl</dc:language>
    <meta:user-defined meta:name="OVERHEIDop.locatietype/OVERHEIDop.gebiedsmarkering">Vlak</meta:user-defined>
    <meta:user-defined meta:name="DC.title">Aanvraag Omgevingsvergunning voor het kappen van 2 winterlinden (Tilia cordata), Stramproyergrensweg perceel G 678 Stramproy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96</meta:user-defined>
    <meta:user-defined meta:name="OVERHEIDop.GmbID/DC.identifier">gmb-2026-403296</meta:user-defined>
    <meta:user-defined meta:name="OVERHEIDop.versieInformatie"/>
  </office:meta>
</office:document-meta>
</file>