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eteringschans 275 1017X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een deur en een kozijn in de voorgevel ter plaatse van begane grond van het gebouwgedeelte ten behoeve van de winkelfunctie</text:p>
            <text:p text:style-name="common-al">Besluit: verleend</text:p>
            <text:p text:style-name="common-al">Besluit verzonden op: 19-08-2026</text:p>
            <text:p text:style-name="common-al">Zaakadres: Weteringschans 275 1017XJ Amsterdam</text:p>
            <text:p text:style-name="common-al">Zaaknummer: Z2026-026743</text:p>
            <text:p text:style-name="common-al">DSO-nummer: 202606170126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674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2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43</meta:user-defined>
    <meta:user-defined meta:name="DCTERMS.abstract">wijzigen van een deur en een kozijn in de voorgevel ter plaatse van begane grond van het gebouwgedeelte ten behoeve van de winkel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eteringschans 275 1017XJ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81</meta:user-defined>
    <meta:user-defined meta:name="OVERHEIDop.GmbID/DC.identifier">gmb-2026-403281</meta:user-defined>
    <meta:user-defined meta:name="OVERHEIDop.versieInformatie"/>
  </office:meta>
</office:document-meta>
</file>