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lexander Boersstraat 29-H 1071K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het gebruik van de begane grond/beletage en het souterrain als zelfstandige woning</text:p>
            <text:p text:style-name="common-al">Besluit: verleend</text:p>
            <text:p text:style-name="common-al">Besluit verzonden op: 24-08-2026</text:p>
            <text:p text:style-name="common-al">Zaakadres: Alexander Boersstraat 29-H 1071KV Amsterdam</text:p>
            <text:p text:style-name="common-al">Zaaknummer: Z2026-014422</text:p>
            <text:p text:style-name="common-al">DSO-nummer: 20260331016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442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2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422</meta:user-defined>
    <meta:user-defined meta:name="DCTERMS.abstract">omzetten van het gebruik van de begane grond/beletage en het souterrain als zelfstandige woning</meta:user-defined>
    <dc:language>nl</dc:language>
    <meta:user-defined meta:name="DC.title">Besluit omgevingsvergunning reguliere procedure verleend Alexander Boersstraat 29-H 1071KV Amsterdam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202</meta:user-defined>
    <meta:user-defined meta:name="OVERHEIDop.publicationIssue">403278</meta:user-defined>
    <meta:user-defined meta:name="OVERHEIDop.GmbID/DC.identifier">gmb-2026-403278</meta:user-defined>
    <meta:user-defined meta:name="OVERHEIDop.versieInformatie"/>
  </office:meta>
</office:document-meta>
</file>