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nemen begrotingssubsidie  Cultura Venray 2027 </text:p>
      <text:section text:name="regeling_id1-3-2" text:style-name="regeling">
        <text:section text:name="aanhef_id1-3-2-1" text:style-name="aanhef">
          <text:section text:name="preambule_id1-3-2-1-1" text:style-name="preambule">
            <text:p text:style-name="al"/>
            <text:p text:style-name="al">
            <text:span text:style-name="nadrukvet">Aanleiding </text:span>
          </text:p>
            <text:p text:style-name="al">Met deze publicatie maakt de gemeente Venray bekend voornemens te zijn een begrotingssubsidie van € 559.480 te verlenen aan Stichting Cultura Venray voor de uitvoering van haar activiteitenprogramma in 2027. </text:p>
            <text:p text:style-name="al"/>
            <text:p text:style-name="al">
            <text:span text:style-name="nadrukvet">Mededinging </text:span>
          </text:p>
            <text:p text:style-name="al">Deze begrotingssubsidie is een schaars recht. Op grond van de jurisprudentie van de Afdeling bestuursrechtspraak van de Raad van State (uitspraak van 23 juli 2025, ECLI:NL:RVS:2025:3399) moet bij de verdeling van schaarse subsidies in beginsel mededingingsruimte worden geboden. Van deze verplichting kan worden afgeweken indien op basis van objectieve, toetsbare en redelijke criteria slechts één serieuze gegadigde voor de subsidie in aanmerking komt. </text:p>
            <text:p text:style-name="al"/>
            <text:p text:style-name="al">
            <text:span text:style-name="nadrukvet">Motivering </text:span>
          </text:p>
            <text:p text:style-name="al">De gemeente Venray rechtvaardigt het afwijken van deze verplichting met onderstaande objectieve, toetsbare en redelijke criteria en beargumenteert hiermee dat slechts één serieuze gegadigde in aanmerking komt voor het uitvoeren van de activiteiten waarvoor deze subsidie wordt verstrekt. </text:p>
            <text:p text:style-name="al"/>
            <text:list text:style-name="id1-3-2-1-1-11">
              <text:list-item text:style-override="id1-3-2-1-1-11-1">
                <text:number>1.</text:number>
                <text:p text:style-name="al">
                <text:span text:style-name="nadrukvet">Beperkt structureel cultuurbudget </text:span>
              </text:p>
              </text:list-item>
            </text:list>
            <text:p text:style-name="al">Voor de uitvoering van de gemeentelijke cultuurmakelaars- en netwerkfunctie is een beperkt structureel cultuurbudget beschikbaar. Het beschikbare budget biedt ruimte voor ondersteuning van één organisatie die de coördinatie, uitvoering en doorontwikkeling van de gemeentelijke cultuurprogramma's verzorgt. </text:p>
            <text:p text:style-name="al"/>
            <text:list text:style-name="id1-3-2-1-1-14">
              <text:list-item text:style-override="id1-3-2-1-1-14-1">
                <text:number>2.</text:number>
                <text:p text:style-name="al">
                <text:span text:style-name="nadrukvet">Direct uitvoerbare netwerk- en cultuurfunctie </text:span>
              </text:p>
              </text:list-item>
            </text:list>
            <text:p text:style-name="al">Om de gesubsidieerde activiteiten vanaf de start van het subsidiejaar uit te voeren, moet de subsidieontvanger op het moment van subsidieverlening beschikken over een bestaand netwerk van culturele partners, een uitvoeringsorganisatie en aantoonbare ervaring met de uitvoering van gemeentelijke cultuurprogramma's. Op het moment van subsidieverlening is Stichting Cultura Venray de enige organisatie binnen de gemeente die aan deze voorwaarden voldoet. </text:p>
            <text:p text:style-name="al"/>
            <text:list text:style-name="id1-3-2-1-1-17">
              <text:list-item text:style-override="id1-3-2-1-1-17-1">
                <text:number>3.</text:number>
                <text:p text:style-name="al">
                <text:span text:style-name="nadrukvet">Ondeelbare coördinatie- en regiefunctie </text:span>
              </text:p>
              </text:list-item>
            </text:list>
            <text:p text:style-name="al">De subsidie is gericht op een samenhangend pakket aan taken op het gebied van verbinding, coördinatie, ondersteuning en uitvoering van gemeentelijke cultuurprogramma's. Deze taken vormen één ondeelbare functie die niet doelmatig over meerdere organisaties kan worden verdeeld. Voor een effectieve uitvoering is centrale regie en coördinatie noodzakelijk. </text:p>
            <text:p text:style-name="al"/>
            <text:list text:style-name="id1-3-2-1-1-20">
              <text:list-item text:style-override="id1-3-2-1-1-20-1">
                <text:number>4.</text:number>
                <text:p text:style-name="al">
                <text:span text:style-name="nadrukvet">Noodzaak van continuïteit en duurzaam partnerschap </text:span>
              </text:p>
              </text:list-item>
            </text:list>
            <text:p text:style-name="al">Met het verlenen van subsidie aan Stichting Cultura Venray waarborgt de gemeente Venray de continuïteit van de uitvoering en coördinatie van gemeentelijke cultuurprogramma's. In de Kadernota Sociaal Domein Venray wordt gestreefd naar duurzaam partnerschap met organisaties binnen de gemeente. Met het verlenen van deze subsidie bouwt de gemeente voort op de bestaande samenwerking met Stichting Cultura Venray en de door de stichting opgebouwde culturele infrastructuur en netwerkfunctie. </text:p>
            <text:p text:style-name="al"/>
            <text:p text:style-name="al">
            <text:span text:style-name="nadrukvet">Zienswijze &amp; reactietermijn </text:span>
          </text:p>
            <text:p text:style-name="al">Indien u het niet eens bent met dit besluit kunt u dit schriftelijk en gemotiveerd kenbaar maken bij het college van burgemeester en wethouders van de gemeente Venray. In uw brief motiveert u waarom u als gegadigde in aanmerking zou komen voor deze begrotingssubsidie. U dient uw zienswijze in te dienen bij het college van burgemeester en wethouders van de gemeente Venray, Postbus 500, 5800 AM Venray of via <text:a xlink:href="mailto:gemeente@venray.nl" xlink:type="simple">gemeente@venray.nl</text:a>. De uiterlijke reactietermijn is 8 weken na publicatiedatum in het Gemeenteblad. </text:p>
            <text:p text:style-name="al"/>
            <text:p text:style-name="al">
            <text:span text:style-name="nadrukvet">Definitief besluit </text:span>
          </text:p>
            <text:p text:style-name="al">Acht weken na de publicatiedatum neemt het college van burgemeester en wethouders het definitieve besluit over het voornemen om subsidie te verlenen. Indien u een reactie heeft ingediend zullen wij u informeren over dit besluit.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32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Voornemen begrotingssubsidie  Cultura Venray 2027</meta:user-defined>
    <meta:user-defined meta:name="DCTERMS.W3CDTF/DCTERMS.available">2026-08-27</meta:user-defined>
    <meta:user-defined meta:name="DCTERMS.W3CDTF/OVERHEIDop.jaargang">2026</meta:user-defined>
    <meta:user-defined meta:name="OVERHEIDop.publicationIssue">403271</meta:user-defined>
    <meta:user-defined meta:name="OVERHEIDop.GmbID/DC.identifier">gmb-2026-403271</meta:user-defined>
    <meta:user-defined meta:name="OVERHEIDop.versieInformatie"/>
  </office:meta>
</office:document-meta>
</file>