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eëindigen van de activiteit tanken en opslaan van LPG, Holterweg 119B in Lette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6-2026</text:p>
            <text:p text:style-name="common-al">
            <text:span text:style-name="nadrukvet">Locatie:</text:span> Holterweg 119B 7in Lettele</text:p>
            <text:p text:style-name="common-al">
            <text:span text:style-name="nadrukvet">Zaakomschrijving:</text:span> het beëindigen van de activiteit tanken en opslaan van LPG</text:p>
            <text:p text:style-name="common-al">
            <text:span text:style-name="nadrukvet">Zaaknummer:</text:span> Z2026-0000548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anken en opslaan van LPG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548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48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2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486</meta:user-defined>
    <meta:user-defined meta:name="DCTERMS.abstract">het beeindiigen van de activiteit tanken en opslaan van LP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eëindigen van de activiteit tanken en opslaan van LPG, Holterweg 119B in Lette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69</meta:user-defined>
    <meta:user-defined meta:name="OVERHEIDop.GmbID/DC.identifier">gmb-2026-403269</meta:user-defined>
    <meta:user-defined meta:name="OVERHEIDop.versieInformatie"/>
  </office:meta>
</office:document-meta>
</file>