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, Grasbloem 49 5658G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47 </text:p>
            <text:p text:style-name="common-al"> Omschrijving: kappen van een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rasbloem 49 5658GJ Eindhoven</text:p>
              </text:list-item>
            </text:list>
            <text:p text:style-name="common-al"> Datum ontvangst: 2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2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147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Ingediende aanvraag omgevingsvergunning: kappen van een boom, Grasbloem 49 5658GJ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66</meta:user-defined>
    <meta:user-defined meta:name="OVERHEIDop.GmbID/DC.identifier">gmb-2026-403266</meta:user-defined>
    <meta:user-defined meta:name="OVERHEIDop.versieInformatie"/>
  </office:meta>
</office:document-meta>
</file>