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4-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7">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7-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0">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0-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oornemen begrotingssubsidie Stichting Odapark 2027 </text:p>
      <text:section text:name="regeling_id1-3-2" text:style-name="regeling">
        <text:section text:name="aanhef_id1-3-2-1" text:style-name="aanhef">
          <text:section text:name="preambule_id1-3-2-1-1" text:style-name="preambule">
            <text:p text:style-name="al"/>
            <text:p text:style-name="al">
            <text:span text:style-name="nadrukvet">Aanleiding </text:span>
          </text:p>
            <text:p text:style-name="al">Met deze publicatie maakt de gemeente Venray bekend voornemens te zijn een begrotingssubsidie van € 83.168 te verlenen aan Stichting St. Odapark voor de uitvoering van haar activiteitenprogramma en exploitatie in 2027. </text:p>
            <text:p text:style-name="al"/>
            <text:p text:style-name="al">
            <text:span text:style-name="nadrukvet">Mededinging </text:span>
          </text:p>
            <text:p text:style-name="al">Deze begrotingssubsidie is een schaars recht. Op grond van de jurisprudentie van de Afdeling bestuursrechtspraak van de Raad van State (uitspraak van 23 juli 2025, ECLI:NL:RVS:2025:3399) moet bij de verdeling van schaarse subsidies in beginsel mededingingsruimte worden geboden. Van deze verplichting kan worden afgeweken indien op basis van objectieve, toetsbare en redelijke criteria slechts één serieuze gegadigde voor de subsidie in aanmerking komt. </text:p>
            <text:p text:style-name="al"/>
            <text:p text:style-name="al">
            <text:span text:style-name="nadrukvet">Motivering </text:span>
          </text:p>
            <text:p text:style-name="al">De gemeente Venray rechtvaardigt het afwijken van deze verplichting met onderstaande objectieve, toetsbare en redelijke criteria en beargumenteert hiermee dat slechts één serieuze gegadigde in aanmerking komt voor het uitvoeren van de activiteiten waarvoor deze subsidie wordt verstrekt. </text:p>
            <text:p text:style-name="al"/>
            <text:list text:style-name="id1-3-2-1-1-11">
              <text:list-item text:style-override="id1-3-2-1-1-11-1">
                <text:number>1.</text:number>
                <text:p text:style-name="al">
                <text:span text:style-name="nadrukvet">Beperkt structureel cultuurbudget </text:span>
              </text:p>
              </text:list-item>
            </text:list>
            <text:p text:style-name="al">Er is een beperkt cultuurbudget. Hetgeen betekent dat er maar één begrotingssubsidie kan worden verleend voor de functie professionele presentatie van hedendaagse kunst en een openbaar toegankelijk beeldenpark binnen de gemeente Venray. </text:p>
            <text:p text:style-name="al"/>
            <text:list text:style-name="id1-3-2-1-1-14">
              <text:list-item text:style-override="id1-3-2-1-1-14-1">
                <text:number>2.</text:number>
                <text:p text:style-name="al">
                <text:span text:style-name="nadrukvet">Direct uitvoerbare functie </text:span>
              </text:p>
              </text:list-item>
            </text:list>
            <text:p text:style-name="al">Om de gesubsidieerde activiteiten vanaf de start van het subsidiejaar uit te voeren, moet de subsidieontvanger beschikken over een professionele tentoonstellingsvoorziening, een openbaar toegankelijk beeldenpark en de organisatorische capaciteit om professionele tentoonstellingen en publieksactiviteiten te realiseren. Op het moment van subsidieverlening is Stichting Odapark de enige organisatie binnen de gemeente die beschikt over deze combinatie van voorzieningen en activiteiten. </text:p>
            <text:p text:style-name="al"/>
            <text:list text:style-name="id1-3-2-1-1-17">
              <text:list-item text:style-override="id1-3-2-1-1-17-1">
                <text:number>3.</text:number>
                <text:p text:style-name="al">
                <text:span text:style-name="nadrukvet">Ondeelbare functie van kunstpresentatie en beeldenpark </text:span>
              </text:p>
              </text:list-item>
            </text:list>
            <text:p text:style-name="al">De subsidie is gericht op een samenhangend pakket van activiteiten bestaande uit professionele kunsttentoonstellingen, educatieve activiteiten, publieksactiviteiten en het beheer en de toegankelijkheid van het beeldenpark. Deze activiteiten vormen één ondeelbare functie die niet doelmatig over meerdere organisaties kan worden verdeeld. Op het moment van subsidieverlening is Stichting Odapark de enige organisatie binnen de gemeente die beschikt over deze combinatie van activiteiten en voorzieningen. </text:p>
            <text:p text:style-name="al"/>
            <text:list text:style-name="id1-3-2-1-1-20">
              <text:list-item text:style-override="id1-3-2-1-1-20-1">
                <text:number>4.</text:number>
                <text:p text:style-name="al">
                <text:span text:style-name="nadrukvet">Noodzaak van continuïteit</text:span>
              </text:p>
              </text:list-item>
            </text:list>
            <text:p text:style-name="al">Het realiseren van het meerjarige tentoonstellingsprogramma, educatieactiviteiten, samenwerkingsprojecten en de instandhouding van het beeldenbos vraagt om continuïteit in organisatie, expertise, netwerk en financiering. Voortzetting van de subsidie aan de bestaande organisatie waarborgt de continuïteit van deze culturele voorzieningen en de uitvoering van de activiteiten in 2027. </text:p>
            <text:p text:style-name="al"/>
            <text:p text:style-name="al">
            <text:span text:style-name="nadrukvet">Zienswijze &amp; reactietermijn </text:span>
          </text:p>
            <text:p text:style-name="al">Indien u het niet eens bent met dit besluit kunt u dit schriftelijk en gemotiveerd kenbaar maken bij het college van burgemeester en wethouders van de gemeente Venray. In uw brief motiveert u waarom u als gegadigde in aanmerking zou komen voor deze begrotingssubsidie. U dient uw zienswijze in te dienen bij het college van burgemeester en wethouders van de gemeente Venray, Postbus 500, 5800 AM Venray of via <text:a xlink:href="mailto:gemeente@venray.nl" xlink:type="simple">gemeente@venray.nl</text:a>.De uiterlijke reactietermijn is 8 weken na publicatiedatum in het Gemeenteblad. </text:p>
            <text:p text:style-name="al"/>
            <text:p text:style-name="al">
            <text:span text:style-name="nadrukvet">Definitief besluit </text:span>
          </text:p>
            <text:p text:style-name="al">Acht weken na de publicatiedatum neemt het college van burgemeester en wethouders het definitieve besluit over het voornemen om subsidie te verlenen. Indien u een reactie heeft ingediend zullen wij u informeren over dit besluit.</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ray</text:p>
            </table:table-cell>
            <table:table-cell office:value-type="string" table:style-name="header.C">
              <text:p text:style-name="headerright"><text:span text:style-name="nr">Nr. 40326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6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6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Venray</meta:user-defined>
    <meta:user-defined meta:name="OVERHEID.Informatietype/DC.type">officiële publicatie</meta:user-defined>
    <meta:user-defined meta:name="OVERHEIDop.Rubriek/DC.type">overige overheidsinformatie</meta:user-defined>
    <meta:user-defined meta:name="OVERHEID.Gemeente/OVERHEID.authority">Venray</meta:user-defined>
    <meta:user-defined meta:name="OVERHEID.Gemeente/DCTERMS.publisher">Venray</meta:user-defined>
    <meta:user-defined meta:name="OVERHEID.TaxonomieBeleidsagendaDecentraal/OVERHEID.category">Cultuur en recreatie | Organisatie en beleid</meta:user-defined>
    <dc:language>nl</dc:language>
    <meta:user-defined meta:name="OVERHEIDop.locatietype/OVERHEIDop.gebiedsmarkering">Gemeente</meta:user-defined>
    <meta:user-defined meta:name="DC.title">Voornemen begrotingssubsidie Stichting Odapark 2027</meta:user-defined>
    <meta:user-defined meta:name="DCTERMS.W3CDTF/DCTERMS.available">2026-08-27</meta:user-defined>
    <meta:user-defined meta:name="DCTERMS.W3CDTF/OVERHEIDop.jaargang">2026</meta:user-defined>
    <meta:user-defined meta:name="OVERHEIDop.publicationIssue">403265</meta:user-defined>
    <meta:user-defined meta:name="OVERHEIDop.GmbID/DC.identifier">gmb-2026-403265</meta:user-defined>
    <meta:user-defined meta:name="OVERHEIDop.versieInformatie"/>
  </office:meta>
</office:document-meta>
</file>