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t.h.v. Klein Heiligland 72 - 74 2011EJ Haarlem, 0392-2026-0136828, het plaatsen van 2 containers/laadbakken (GESLOTEN) op 30 m2, op 26-08-2026 t/m 09-10-2026, verzonden 25-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32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36828</meta:user-defined>
    <meta:user-defined meta:name="DCTERMS.abstract">het plaatsen van 2 containers/laadbakken (open)</meta:user-defined>
    <dc:language>nl</dc:language>
    <meta:user-defined meta:name="OVERHEIDop.locatietype/OVERHEIDop.gebiedsmarkering">Punt</meta:user-defined>
    <meta:user-defined meta:name="DC.title">Gemeente Haarlem, ontheffing verleend, t.h.v. Klein Heiligland 72 - 74 2011EJ Haarlem, 0392-2026-0136828, het plaatsen van 2 containers/laadbakken (GESLOTEN) op 30 m2, op 26-08-2026 t/m 09-10-2026, verzonden 25-08-2026</meta:user-defined>
    <meta:user-defined meta:name="DCTERMS.W3CDTF/DCTERMS.available">2026-08-27</meta:user-defined>
    <meta:user-defined meta:name="DCTERMS.W3CDTF/OVERHEIDop.jaargang">2026</meta:user-defined>
    <meta:user-defined meta:name="OVERHEIDop.publicationIssue">403263</meta:user-defined>
    <meta:user-defined meta:name="OVERHEIDop.GmbID/DC.identifier">gmb-2026-403263</meta:user-defined>
    <meta:user-defined meta:name="OVERHEIDop.versieInformatie"/>
  </office:meta>
</office:document-meta>
</file>