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begrotingssubsidie Venrays Museum  2027 </text:p>
      <text:section text:name="regeling_id1-3-2" text:style-name="regeling">
        <text:section text:name="aanhef_id1-3-2-1" text:style-name="aanhef">
          <text:section text:name="preambule_id1-3-2-1-1" text:style-name="preambule">
            <text:p text:style-name="al"/>
            <text:p text:style-name="al">
            <text:span text:style-name="nadrukvet">Aanleiding </text:span>
          </text:p>
            <text:p text:style-name="al">Met deze publicatie maakt de gemeente Venray bekend voornemens te zijn een begrotingssubsidie van € 129.341 te verlenen aan Venrays Museum voor de uitvoering van haar activiteitenprogramma in 2027. </text:p>
            <text:p text:style-name="al"/>
            <text:p text:style-name="al">
            <text:span text:style-name="nadrukvet">Mededinging</text:span>
          </text:p>
            <text:p text:style-name="al">Deze begrotingssubsidie is een schaars recht. Op grond van de jurisprudentie van de Afdeling bestuursrechtspraak van de Raad van State (uitspraak van 23 juli 2025, ECLI:NL:RVS:2025:3399) moet bij de verdeling van schaarse subsidies in beginsel mededingingsruimte worden geboden. Van deze verplichting kan worden afgeweken indien op basis van objectieve, toetsbare en redelijke criteria slechts één serieuze gegadigde voor de subsidie in aanmerking komt. </text:p>
            <text:p text:style-name="al"/>
            <text:p text:style-name="al">
            <text:span text:style-name="nadrukvet">Motivering </text:span>
          </text:p>
            <text:p text:style-name="al">De gemeente Venray rechtvaardigt het afwijken van deze verplichting met onderstaande objectieve, toetsbare en redelijke criteria en beargumenteert hiermee dat slechts één serieuze gegadigde in aanmerking komt voor het uitvoeren van de activiteiten waarvoor deze subsidie wordt verstrekt. </text:p>
            <text:p text:style-name="al"/>
            <text:p text:style-name="al">1. <text:span text:style-name="nadrukvet">Beperkt structureel cultuurbudget </text:span></text:p>
            <text:p text:style-name="al">Er is een beperkt cultuurbudget. Hetgeen betekent dat er maar 1 begrotingssubsidie kan worden verleend voor de functie Venrays Museum. </text:p>
            <text:p text:style-name="al"/>
            <text:p text:style-name="al">2. <text:span text:style-name="nadrukvet">Beleidsmatige keuze voor één centrale museale voorziening</text:span></text:p>
            <text:p text:style-name="al">Er is een beleidsmatige keuze gemaakt om één fysieke museale functie binnen de gemeente in stand te houden. Dit staat vastgelegd in de Kunst- en Cultuurnota van de gemeente Venray. Het Venrays Museum is hiermee een essentieel onderdeel binnen het culturele aanbod van de gemeente.   </text:p>
            <text:p text:style-name="al"/>
            <text:p text:style-name="al">3. <text:span text:style-name="nadrukvet">Ondeelbare museale functie</text:span></text:p>
            <text:p text:style-name="al">De subsidie is gericht op een samenhangend pakket van activiteiten bestaande uit tentoonstellingen, educatie, publieksactiviteiten, vrijwilligerscoördinatie, collectiebeheer, onderzoek en erfgoedpresentatie. Deze activiteiten vormen één ondeelbare museale functie die niet doelmatig over meerdere organisaties kan worden verdeeld. Op het moment van subsidieverlening is Venrays Museum de enige organisatie binnen de gemeente die beschikt over deze combinatie van activiteiten.  </text:p>
            <text:p text:style-name="al"/>
            <text:p text:style-name="al">4. <text:span text:style-name="nadrukvet">Noodzaak van continuïteit </text:span></text:p>
            <text:p text:style-name="al">Het beheren van erfgoedcollecties, het organiseren van museale presentaties, het uitvoeren van educatieve programma's en het waarborgen van professioneel collectiebeheer vragen om continuïteit in organisatie, expertise en financiering. In de Kadernota Sociaal Domein Venray wordt gestreefd naar duurzaam partnerschap met organisaties binnen de gemeente. Met het verlenen van deze subsidie bouwen we verder aan het duurzame partnerschap met het Venrays Museum. </text:p>
            <text:p text:style-name="al"/>
            <text:p text:style-name="al">
            <text:span text:style-name="nadrukvet">Zienswijze &amp; reactietermijn </text:span>
          </text:p>
            <text:p text:style-name="al">Indien u het niet eens bent met dit besluit kunt u dit schriftelijk en gemotiveerd kenbaar maken bij het college van burgemeester en wethouders van de gemeente Venray. In uw brief motiveert u waarom u als gegadigde in aanmerking zou komen voor deze begrotingssubsidie. U dient uw zienswijze in te dienen bij het college van burgemeester en wethouders van de gemeente Venray, Postbus 500, 5800 AM Venray of via <text:a xlink:href="mailto:gemeente@venray.nl" xlink:type="simple">gemeente@venray.nl</text:a>. De uiterlijke reactietermijn is 8 weken na publicatiedatum in het Gemeenteblad. </text:p>
            <text:p text:style-name="al"/>
            <text:p text:style-name="al">
            <text:span text:style-name="nadrukvet">Definitief besluit </text:span>
          </text:p>
            <text:p text:style-name="al">Acht weken na de publicatiedatum neemt het college van burgemeester en wethouders het definitieve besluit over het voornemen om subsidie te verlenen. Indien u een reactie heeft ingediend zullen wij u informeren over dit besluit.</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4032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nray</meta:user-defined>
    <meta:user-defined meta:name="OVERHEID.Informatietype/DC.type">officiële publicatie</meta:user-defined>
    <meta:user-defined meta:name="OVERHEIDop.Rubriek/DC.type">overige overheidsinformatie</meta:user-defined>
    <meta:user-defined meta:name="OVERHEID.Gemeente/OVERHEID.authority">Venray</meta:user-defined>
    <meta:user-defined meta:name="OVERHEID.Gemeente/DCTERMS.publisher">Venray</meta:user-defined>
    <meta:user-defined meta:name="OVERHEID.TaxonomieBeleidsagendaDecentraal/OVERHEID.category">Cultuur en recreatie | Organisatie en beleid</meta:user-defined>
    <dc:language>nl</dc:language>
    <meta:user-defined meta:name="OVERHEIDop.locatietype/OVERHEIDop.gebiedsmarkering">Gemeente</meta:user-defined>
    <meta:user-defined meta:name="DC.title">Voornemen begrotingssubsidie Venrays Museum  2027</meta:user-defined>
    <meta:user-defined meta:name="DCTERMS.W3CDTF/DCTERMS.available">2026-08-27</meta:user-defined>
    <meta:user-defined meta:name="DCTERMS.W3CDTF/OVERHEIDop.jaargang">2026</meta:user-defined>
    <meta:user-defined meta:name="OVERHEIDop.publicationIssue">403256</meta:user-defined>
    <meta:user-defined meta:name="OVERHEIDop.GmbID/DC.identifier">gmb-2026-403256</meta:user-defined>
    <meta:user-defined meta:name="OVERHEIDop.versieInformatie"/>
  </office:meta>
</office:document-meta>
</file>