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okbier introductie 2026, Krabbestraat en diverse locaties Binnenstad (zaaknummer 160122-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24 augustus 2026 </text:span>is een evenementenvergunning verleend voor het houden van Bokbier introductie 2026 op<text:span text:style-name="nadrukvet"> 4 oktober 2026</text:span> aan de <text:span text:style-name="nadrukvet">Krabbestraat en diverse locaties Binnenstad</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2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ijk</meta:user-defined>
    <meta:user-defined meta:name="DC.title">Verleende evenementenvergunning Bokbier introductie 2026, Krabbestraat en diverse locaties Binnenstad (zaaknummer 160122-2026)</meta:user-defined>
    <meta:user-defined meta:name="DCTERMS.W3CDTF/DCTERMS.available">2026-08-27</meta:user-defined>
    <meta:user-defined meta:name="DCTERMS.W3CDTF/OVERHEIDop.jaargang">2026</meta:user-defined>
    <meta:user-defined meta:name="OVERHEIDop.publicationIssue">403253</meta:user-defined>
    <meta:user-defined meta:name="OVERHEIDop.GmbID/DC.identifier">gmb-2026-403253</meta:user-defined>
    <meta:user-defined meta:name="OVERHEIDop.versieInformatie"/>
  </office:meta>
</office:document-meta>
</file>