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Brandenburgseplein 17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Brandenburgseplein 17</text:p>
            <text:p text:style-name="common-al">Zaaknr: 5265089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324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Openbare orde en veiligheid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Brandenburgseplein 1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Brandenburgseplein 17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42</meta:user-defined>
    <meta:user-defined meta:name="OVERHEIDop.GmbID/DC.identifier">gmb-2026-403242</meta:user-defined>
    <meta:user-defined meta:name="OVERHEIDop.versieInformatie"/>
  </office:meta>
</office:document-meta>
</file>