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80600016, Azalea 6, 2631 VV Noot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het plaatsen van een dakopbouw</text:p>
            <text:p text:style-name="common-al">DSO-Verzoeknummer: 2026080600016</text:p>
            <text:p text:style-name="common-al">Locatie: Azalea 6, 2631 VV Nootdorp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Bouwactiviteit (omgevingsplan)</text:p>
              </text:list-item>
              <text:list-item text:style-override="id1-3-2-1-1-5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Datum besluit: 25-08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80600016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4032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89082</meta:user-defined>
    <meta:user-defined meta:name="DCTERMS.abstract">het plaatsen van een dakop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80600016, Azalea 6, 2631 VV Nootdor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37</meta:user-defined>
    <meta:user-defined meta:name="OVERHEIDop.GmbID/DC.identifier">gmb-2026-403237</meta:user-defined>
    <meta:user-defined meta:name="OVERHEIDop.versieInformatie"/>
  </office:meta>
</office:document-meta>
</file>