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Robert Kochstraat 21 1171 HZ Badhoevedorp, het vergroten van de woning door het uitbreiden van de woning aan de achterzijde en 1e verdieping, Datum verzonden: 25-08-2026, DSO-nummer: 2026011501821, Zaaknummer: 0394129333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4032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2933341</meta:user-defined>
    <meta:user-defined meta:name="DCTERMS.abstract">het vergroten van de woning door het uitbreiden van de woning aan de achterzijde en 1e verdieping en het wijzigen van gebrui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Haarlemmermeer, Verleende aanvraag omgevingsvergunning, Robert Kochstraat 21 1171 HZ Badhoevedorp, het vergroten van de woning door het uitbreiden van de woning aan de achterzijde en 1e verdieping, Datum verzonden: 25-08-2026, DSO-nummer: 2026011501821, Zaaknummer: 039412933341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34</meta:user-defined>
    <meta:user-defined meta:name="OVERHEIDop.GmbID/DC.identifier">gmb-2026-403234</meta:user-defined>
    <meta:user-defined meta:name="OVERHEIDop.versieInformatie"/>
  </office:meta>
</office:document-meta>
</file>