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5-08-2026 hebben wij een vergunning verleend voor het houden van een evenement (Lichtjeswandeling op 11 november 2026) op het adres , Twickelerlaan 7 7495 VG Ambt Delden. Deze vergunning staat ingeschreven onder zaaknummer 0000109897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0322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2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2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0001098974</meta:user-defined>
    <meta:user-defined meta:name="DCTERMS.abstract">het houden van een evenement (Lichtjeswandeling op 11 november 2026)</meta:user-defined>
    <dc:language>nl</dc:language>
    <meta:user-defined meta:name="OVERHEIDop.locatietype/OVERHEIDop.gebiedsmarkering">Punt</meta:user-defined>
    <meta:user-defined meta:name="DC.title">Op 25-08-2026 hebben wij een vergunning verleend voor het houden van een evenement (Lichtjeswandeling op 11 november 2026) op het adres , Twickelerlaan 7 7495 VG Ambt Delden. Deze vergunning staat ingeschreven onder zaaknummer 00001098974.</meta:user-defined>
    <meta:user-defined meta:name="DCTERMS.W3CDTF/DCTERMS.available">2026-08-27</meta:user-defined>
    <meta:user-defined meta:name="DCTERMS.W3CDTF/OVERHEIDop.jaargang">2026</meta:user-defined>
    <meta:user-defined meta:name="OVERHEIDop.publicationIssue">403229</meta:user-defined>
    <meta:user-defined meta:name="OVERHEIDop.GmbID/DC.identifier">gmb-2026-403229</meta:user-defined>
    <meta:user-defined meta:name="OVERHEIDop.versieInformatie"/>
  </office:meta>
</office:document-meta>
</file>