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Van den Elsenstraat 8, 5087 CB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uitbreiden van de bestaande woning met een uitbouw aan de zijgevel, Van den Elsenstraat 8, 5087 CB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Van den Elsenstraat 8, 5087 CB Diessen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uitbreiden van de bestaande woning met een uitbouw aan de zijgevel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0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494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omgevingsplan) Bouwactiviteit (technisch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2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8494</meta:user-defined>
    <dc:language>nl</dc:language>
    <meta:user-defined meta:name="OVERHEIDop.locatietype/OVERHEIDop.gebiedsmarkering">Punt</meta:user-defined>
    <meta:user-defined meta:name="DC.title">Ingekomen aanvraag omgevingsvergunning Van den Elsenstraat 8, 5087 CB Die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28</meta:user-defined>
    <meta:user-defined meta:name="OVERHEIDop.GmbID/DC.identifier">gmb-2026-403228</meta:user-defined>
    <meta:user-defined meta:name="OVERHEIDop.versieInformatie"/>
  </office:meta>
</office:document-meta>
</file>