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Stobbenweg 6, Bourtange, voor het verwarmen van pluimveestallen en silo voor opslag houtpellets, datum: 19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032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omgevingsvergunning Omgevingswet: Stobbenweg 6, Bourtange, voor het verwarmen van pluimveestallen en silo voor opslag houtpellets, datum: 19 augustus 2026</meta:user-defined>
    <meta:user-defined meta:name="DCTERMS.W3CDTF/DCTERMS.available">2026-08-27</meta:user-defined>
    <meta:user-defined meta:name="DCTERMS.W3CDTF/OVERHEIDop.jaargang">2026</meta:user-defined>
    <meta:user-defined meta:name="OVERHEIDop.publicationIssue">403221</meta:user-defined>
    <meta:user-defined meta:name="OVERHEIDop.GmbID/DC.identifier">gmb-2026-403221</meta:user-defined>
    <meta:user-defined meta:name="OVERHEIDop.versieInformatie"/>
  </office:meta>
</office:document-meta>
</file>