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gunning ingetrokken Bertha von Suttnerstraat 42 1103M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anderen en vergroten van de woning door het bouwen van een dakopbouw met een dakterras</text:p>
            <text:p text:style-name="common-al">Besluit: vergunning ingetrokken</text:p>
            <text:p text:style-name="common-al">Besluit verzonden op: 28-02-2025</text:p>
            <text:p text:style-name="common-al">Zaakadres: Bertha von Suttnerstraat 42 1103ME Amsterdam</text:p>
            <text:p text:style-name="common-al">Zaaknummer: Z2024-031528</text:p>
            <text:p text:style-name="common-al">DSO-nummer: 202410090047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4-031528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2-2025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last-al"> U vindt meer informatie op: <text:a xlink:href="https://www.amsterdam.nl/veelgevraagd" xlink:type="simple">https://www.amsterdam.nl/veelgevraagd</text:a> onder het tabblad contac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21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31528</meta:user-defined>
    <meta:user-defined meta:name="DCTERMS.abstract">het veranderen en vergroten van de woning door het bouwen van een dakopbouw met een dakterr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mgevingsvergunning vergunning ingetrokken Bertha von Suttnerstraat 42 1103ME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18</meta:user-defined>
    <meta:user-defined meta:name="OVERHEIDop.GmbID/DC.identifier">gmb-2026-403218</meta:user-defined>
    <meta:user-defined meta:name="OVERHEIDop.versieInformatie"/>
  </office:meta>
</office:document-meta>
</file>