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inkenstraat 40-1 1013J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buitenunit  van een airco op het balkon aan de achterzijde van het appartement</text:p>
            <text:p text:style-name="common-al">Zaakadres: Vinkenstraat 40-1 1013JS Amsterdam</text:p>
            <text:p text:style-name="common-al">Datum ontvangst: 09-07-2026</text:p>
            <text:p text:style-name="common-al">Zaaknummer: Z2026-030900</text:p>
            <text:p text:style-name="common-al">DSO-nummer: 202607090159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2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900</meta:user-defined>
    <meta:user-defined meta:name="DCTERMS.abstract">plaatsen buitenunit  van een airco op het balkon aan de achterzijde van het appartemen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inkenstraat 40-1 1013JS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13</meta:user-defined>
    <meta:user-defined meta:name="OVERHEIDop.GmbID/DC.identifier">gmb-2026-403213</meta:user-defined>
    <meta:user-defined meta:name="OVERHEIDop.versieInformatie"/>
  </office:meta>
</office:document-meta>
</file>