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oneigenlijk gebruik openbare grond, bouwafvalcontainer, Stationsplein 8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eigenlijk gebruik openbare grond</text:p>
            <text:p text:style-name="common-al">Voor: bouwafvalcontainer (in verband verbouwing winkel)</text:p>
            <text:p text:style-name="common-al">Locatie: Stationsplein 8 (trottoir voorzijde)</text:p>
            <text:p text:style-name="common-al">Datum: 12 september 2026 tot en 30 november 2026</text:p>
            <text:p text:style-name="common-al">Dossiernummer: 5266255</text:p>
            <text:p text:style-name="common-al"/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en om uw reactie te geven:</text:p>
            <text:list text:style-name="id1-3-2-1-1-11">
              <text:list-item text:style-override="id1-3-2-1-1-11-1">
                <text:number>1.</text:number>
                <text:p text:style-name="al">Stuur een mail naar <text:a xlink:href="mailto:vergunningen@arnhem.nl" xlink:type="simple">vergunningen@arnhem.nl</text:a> (voorkeur). 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32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DCTERMS.abstract">Stationsplein 8 </meta:user-defined>
    <dc:language>nl</dc:language>
    <meta:user-defined meta:name="OVERHEIDop.locatietype/OVERHEIDop.gebiedsmarkering">Adres</meta:user-defined>
    <meta:user-defined meta:name="DC.title">Gemeente Arnhem - aanvraag oneigenlijk gebruik openbare grond, bouwafvalcontainer, Stationsplein 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11</meta:user-defined>
    <meta:user-defined meta:name="OVERHEIDop.GmbID/DC.identifier">gmb-2026-403211</meta:user-defined>
    <meta:user-defined meta:name="OVERHEIDop.versieInformatie"/>
  </office:meta>
</office:document-meta>
</file>