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‘Music Night’opEricaweg2, 8162PREp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‘Music Night’ op de locatie Ericaweg 2, 8162PR Epe.</text:p>
            <text:p text:style-name="common-al">Ontvangstdatum: 24 augustus 2026</text:p>
            <text:p text:style-name="common-al">Zaaknummer: 1441207</text:p>
            <text:p text:style-name="common-al">Datum evenement: 26 augustus 2026</text:p>
            <text:p text:style-name="common-al">Tijdstip: van 16.00 tot 22.00 uur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32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41365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‘Music Night’opEricaweg2, 8162PREpe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10</meta:user-defined>
    <meta:user-defined meta:name="OVERHEIDop.GmbID/DC.identifier">gmb-2026-403210</meta:user-defined>
    <meta:user-defined meta:name="OVERHEIDop.versieInformatie"/>
  </office:meta>
</office:document-meta>
</file>