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bouwplaats inrichting, Onstweddestraat 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bouwplaats inrichting (in verband met het aanleggen van kabels dient de vrijgekomen grond op een depot te worden gelegd)</text:p>
            <text:p text:style-name="common-al">Locatie: nabij Onstweddestraat 1 (parkeervakken)</text:p>
            <text:p text:style-name="common-al">Datum: 1 oktober 2026 tot en met 26 november 2026</text:p>
            <text:p text:style-name="common-al">Dossiernummer: 5250427</text:p>
            <text:p text:style-name="common-al">Verzenddatum besluit: 19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320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0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0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Onstweddestraat 1 </meta:user-defined>
    <dc:language>nl</dc:language>
    <meta:user-defined meta:name="OVERHEIDop.locatietype/OVERHEIDop.gebiedsmarkering">Adres</meta:user-defined>
    <meta:user-defined meta:name="DC.title">Gemeente Arnhem - besluit oneigenlijk gebruik openbare grond, bouwplaats inrichting, Onstweddestraat 1</meta:user-defined>
    <meta:user-defined meta:name="DCTERMS.W3CDTF/DCTERMS.available">2026-08-27</meta:user-defined>
    <meta:user-defined meta:name="DCTERMS.W3CDTF/OVERHEIDop.jaargang">2026</meta:user-defined>
    <meta:user-defined meta:name="OVERHEIDop.publicationIssue">403204</meta:user-defined>
    <meta:user-defined meta:name="OVERHEIDop.GmbID/DC.identifier">gmb-2026-403204</meta:user-defined>
    <meta:user-defined meta:name="OVERHEIDop.versieInformatie"/>
  </office:meta>
</office:document-meta>
</file>