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bouwafvalcontainer, Nieuwstad 4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bouwafvalcontainer</text:p>
            <text:p text:style-name="common-al">Locatie: Nieuwstad 47</text:p>
            <text:p text:style-name="common-al">Datum: 15 september 2026 tot en met 15 oktober 2026</text:p>
            <text:p text:style-name="common-al">Dossiernummer: 5224534</text:p>
            <text:p text:style-name="common-al">Verzenddatum besluit: 17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31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Nieuwstad 47</meta:user-defined>
    <dc:language>nl</dc:language>
    <meta:user-defined meta:name="OVERHEIDop.locatietype/OVERHEIDop.gebiedsmarkering">Adres</meta:user-defined>
    <meta:user-defined meta:name="DC.title">Gemeente Arnhem - besluit oneigenlijk gebruik openbare grond, bouwafvalcontainer, Nieuwstad 47</meta:user-defined>
    <meta:user-defined meta:name="DCTERMS.W3CDTF/DCTERMS.available">2026-08-27</meta:user-defined>
    <meta:user-defined meta:name="DCTERMS.W3CDTF/OVERHEIDop.jaargang">2026</meta:user-defined>
    <meta:user-defined meta:name="OVERHEIDop.publicationIssue">403197</meta:user-defined>
    <meta:user-defined meta:name="OVERHEIDop.GmbID/DC.identifier">gmb-2026-403197</meta:user-defined>
    <meta:user-defined meta:name="OVERHEIDop.versieInformatie"/>
  </office:meta>
</office:document-meta>
</file>