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Slibbroek ong. (P477)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kappen van een eiken boom, Slibbroek ong. (P477)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Slibbroek ong. (P477)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kappen van een eiken boom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0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491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om kappen of houtopstand velle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1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8491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Ingekomen aanvraag omgevingsvergunning Slibbroek ong. (P477) Hilvaren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93</meta:user-defined>
    <meta:user-defined meta:name="OVERHEIDop.GmbID/DC.identifier">gmb-2026-403193</meta:user-defined>
    <meta:user-defined meta:name="OVERHEIDop.versieInformatie"/>
  </office:meta>
</office:document-meta>
</file>