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17 september t/m 21 september 2026 ter hoogte van Tuinbouwweg 18, 3813 S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Tuinbouwweg 18, 3813 SW Amersfoort</text:p>
            <text:p text:style-name="common-al">
            <text:span text:style-name="nadrukvet">Omschrijving:</text:span> 			plaatsen van container van 17 september t/m 21 september 2026</text:p>
            <text:p text:style-name="common-al">
            <text:span text:style-name="nadrukvet">Zaaknummer:</text:span> 			CLZ-APV2026-08-21-87e752ee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1-87e752ee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17 september t/m 21 september 2026 ter hoogte van Tuinbouwweg 18, 3813 SW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89</meta:user-defined>
    <meta:user-defined meta:name="OVERHEIDop.GmbID/DC.identifier">gmb-2026-403189</meta:user-defined>
    <meta:user-defined meta:name="OVERHEIDop.versieInformatie"/>
  </office:meta>
</office:document-meta>
</file>